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T1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2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4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9" style:family="text">
      <style:text-properties officeooo:rsid="001c0d4c"/>
    </style:style>
    <style:style style:name="T10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11" style:family="text">
      <style:text-properties fo:background-color="transparent" loext:char-shading-value="0"/>
    </style:style>
    <style:style style:name="T12" style:family="text">
      <style:text-properties fo:language="en" fo:country="US"/>
    </style:style>
    <style:style style:name="T13" style:family="text">
      <style:text-properties fo:language="en" fo:country="US" officeooo:rsid="001c0d4c"/>
    </style:style>
    <style:style style:name="T14" style:family="text">
      <style:text-properties fo:language="en" fo:country="US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5"><text:s text:c="2"/>Основание: Распоряжение контрольно-счетной палаты муниципального образования Курганинский район <text:span text:style-name="T13">1</text:span><text:span text:style-name="T14">6</text:span><text:span text:style-name="T12">.</text:span><text:span text:style-name="T13">1</text:span><text:span text:style-name="T12">2.2025</text:span> года № 9<text:span text:style-name="T14">8</text:span>-РО. </text:p>
      <text:p text:style-name="P6"><text:s text:c="4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7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5">о</text:span><text:span text:style-name="T4">т 15 августа 2024 года № 782 № «Об утверждении муниципальной программы муниципального образования Курганинский район «Социальная поддержка граждан» на 2025-2030 годы»</text:span><text:span text:style-name="T6">.</text:span></text:p>
      <text:p text:style-name="P5"><text:s text:c="2"/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5"><text:span text:style-name="Основной_20_шрифт_20_абзаца"><text:span text:style-name="T8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5:30.772000000</dc:date>
    <meta:editing-duration>PT12M39S</meta:editing-duration>
    <meta:editing-cycles>23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5" meta:character-count="1191" meta:non-whitespace-character-count="1061"/>
  </office:meta>
</office:document-meta>
</file>